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ебинар-по-теме-противодействие-коррупции-в-условиях-цифровой-трансформации-новые-вызовы-и-задачи"/>Вебинар по теме: «Противодействие коррупции в условиях цифровой трансформации: новые вызовы и задачи»<text:bookmark-end text:name="вебинар-по-теме-противодействие-коррупции-в-условиях-цифровой-трансформации-новые-вызовы-и-задачи"/></text:h>
      <text:p text:style-name="First_20_paragraph">14.03.2023</text:p>
      <text:p text:style-name="Text_20_body">22 марта 2023 года в 11:00 Научно-учебным центром противодействия коррупции РАНХиГС совместно с Торгово-промышленной палатой России, Департаментом региональной безопасности и противодействия коррупции города Москвы и АНО «Платформа для работы с обращениями предпринимателей» на базе Учебного центра Информационной группы «Интерфакс запланировано проведение вебинара по теме: «Противодействие коррупции в условиях цифровой трансформации: новые вызовы и задачи».</text:p>
      <text:p text:style-name="Text_20_body">В рамках вебинара планируется рассмотреть основные подходы и пути развития системы противодействия коррупции в организациях (цифровые модели противодействия коррупции в организациях, подходы к совершенствованию законодательных механизмов, цифровизация как средство профилактики коррупционных правонарушений), а также разобрать кейсы из практики выявления конфликтов интересов.</text:p>
      <text:p text:style-name="Text_20_body">Ознакомиться с подробным описанием мероприятия и зарегистрироваться<text:line-break/>в качестве участника возможно по ссылке: <text:a xlink:type="simple" xlink:href="https://event.interfax.ru/m/6ecff0395d0c1822" office:name=""><text:span text:style-name="Definition">https://event.interfax.ru/m/6ecff0395d0c1822</text:span></text:a>.</text:p>
      <text:p text:style-name="Text_20_body">Участие в мероприятии бесплатное, ограничения по подключению отсутствуют.</text:p>
      <text:p text:style-name="Text_20_body"><text:line-break/></text:p>
      <text:p text:style-name="Text_20_body">Адрес страницы: <text:a xlink:type="simple" xlink:href="http://nagorny.mos.ru/anti-corruption/methodical-material/detail/11464508.html" office:name=""><text:span text:style-name="Definition">http://nagorny.mos.ru/anti-corruption/methodical-material/detail/11464508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6T08:10:43Z</meta:creation-date>
    <dc:date>2023-08-16T08:10:43Z</dc:date>
  </office:meta>
</office:document-meta>
</file>