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осторожно-мошенники"/>Памятка «Осторожно: мошенники!»<text:bookmark-end text:name="памятка-осторожно-мошенники"/></text:h>
      <text:p text:style-name="First_20_paragraph">25.12.2024</text:p>
      <text:p text:style-name="Text_20_body">Департаментом региональной безопасности и противодействия коррупции города Москвы на постоянной основе реализуется комплекс мероприятий по информационному сопровождению в сфере обеспечения безопасности жизни и здоровья населения города Москвы, обеспечения правопорядка, пресечения правонарушений, в частности, противодействия мошенничеству.</text:p>
      <text:p text:style-name="Text_20_body">Ввиду увеличения количества случаев мошенничества Департаментом подготовлена памятка </text:p>
      <text:p text:style-name="Text_20_body"><text:span text:style-name="T1">«Осторожно: мошенники!» </text:span></text:p>
      <text:p text:style-name="Text_20_body"><text:line-break/></text:p>
      <text:p text:style-name="Text_20_body">Адрес страницы: <text:a xlink:type="simple" xlink:href="http://nagorny.mos.ru/anti-corruption/methodical-material/detail/12738003.html" office:name=""><text:span text:style-name="Definition">http://nagorny.mos.ru/anti-corruption/methodical-material/detail/12738003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5T08:48:47Z</meta:creation-date>
    <dc:date>2024-12-25T08:48:47Z</dc:date>
  </office:meta>
</office:document-meta>
</file>