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ы-против-коррупции-в-сфере-оказания-ритуальных-услуг"/>Мы против коррупции в сфере оказания ритуальных услуг<text:bookmark-end text:name="мы-против-коррупции-в-сфере-оказания-ритуальных-услуг"/></text:h>
      <text:p text:style-name="First_20_paragraph">18.01.2019</text:p>
      <text:p text:style-name="Text_20_body">Мы против коррупции в сфере оказания ритуальных услуг</text:p>
      <text:p text:style-name="Text_20_body"><text:line-break/></text:p>
      <text:p text:style-name="Text_20_body">Адрес страницы: <text:a xlink:type="simple" xlink:href="http://nagorny.mos.ru/anti-corruption/methodical-material/detail/7828351.html" office:name=""><text:span text:style-name="Definition">http://nagorny.mos.ru/anti-corruption/methodical-material/detail/7828351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8:10:48Z</meta:creation-date>
    <dc:date>2023-08-16T08:10:48Z</dc:date>
  </office:meta>
</office:document-meta>
</file>