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молодёжный-конкурс-социальной-антикоррупционной-рекламы-вместе-против-коррупции"/>Международный молодёжный конкурс социальной антикоррупционной рекламы «Вместе против коррупции!»<text:bookmark-end text:name="международный-молодёжный-конкурс-социальной-антикоррупционной-рекламы-вместе-против-коррупции"/></text:h>
      <text:p text:style-name="First_20_paragraph">28.08.2019</text:p>
      <text:p text:style-name="Text_20_body"><text:line-break/></text:p>
      <text:p text:style-name="Text_20_body">Адрес страницы: <text:a xlink:type="simple" xlink:href="http://nagorny.mos.ru/anti-corruption/methodical-material/detail/8310847.html" office:name=""><text:span text:style-name="Definition">http://nagorny.mos.ru/anti-corruption/methodical-material/detail/8310847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4:53:43Z</meta:creation-date>
    <dc:date>2023-07-20T14:53:43Z</dc:date>
  </office:meta>
</office:document-meta>
</file>