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style="italic" fo:font-weight="bold" style:font-style-asian="italic" style:font-style-complex="italic" style:font-weight-asian="bold" style:font-weight-complex="bold"/>
    </style:style>
    <style:style style:name="T3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асилий-десятков-восточный-вестибюль-станции-каширская-после-реконструкции-сохранил-архитектурный-облик"/>Василий Десятков: восточный вестибюль станции «Каширская» после реконструкции сохранил архитектурный облик<text:bookmark-end text:name="василий-десятков-восточный-вестибюль-станции-каширская-после-реконструкции-сохранил-архитектурный-облик"/></text:h>
      <text:p text:style-name="First_20_paragraph">17.01.2025</text:p>
      <text:p text:style-name="Text_20_body"><text:span text:style-name="T1">Восточный вестибюль станции «Каширская» Большой кольцевой и Замоскворецкой линий метро после завершения реконструкции сохранил свой архитектурный облик. Сейчас он открыт на вход и выход для пассажиров. Об этом сообщил руководитель</text:span> <text:a xlink:type="simple" xlink:href="https://www.mos.ru/dsti/" office:name=""><text:span text:style-name="Definition"><text:span text:style-name="T1">Департамента строительства транспортной и инженерной инфраструктуры города Москвы</text:span></text:span></text:a><text:span text:style-name="T1">, входящего в Комплекс градостроительной политики и строительства столицы, </text:span><text:span text:style-name="T2">Василий Десятков</text:span><text:span text:style-name="T1">.</text:span></text:p>
      <text:p text:style-name="Text_20_body">«Станция “Каширская” является кроссплатформенной и действует в составе как БКЛ, так и Замоскворецкой линии метро. Работы в восточном вестибюле начались в апреле 2023 года после открытия станции “Каширская” БКЛ. В ходе реконструкции специалисты сохранили первоначальный архитектурный облик вестибюля станции, модернизировали инженерные системы. Вестибюль сократил путь до музея-заповедника «Коломенское» и Национального медицинского исследовательского центра онкологии имени Н.Н. Блохина», – рассказал <text:span text:style-name="T3">Василий Десятков</text:span>.</text:p>
      <text:p text:style-name="Text_20_body">При отделочных работах использовали гранит светло-серого оттенка, стены и колонны облицевали белым мрамором, а потолок покрыли гипсовой штукатуркой. Для освещения пространства пассажирской зоны установили светодиодные энергосберегающие светильники.</text:p>
      <text:p text:style-name="Text_20_body">«Около восточного вестибюля станции “Каширская” создали новые пешеходные дорожки. Неотъемлемой частью всех проектов по строительству инфраструктуры метрополитена является комплексное благоустройство территорий. Вблизи станций метро и городских вокзалов создаются удобные для пассажиров зеленые зоны с развитой пешеходной сетью», – добавил генеральный директор АО «Мосинжпроект» <text:span text:style-name="T3">Сергей Жуков.</text:span></text:p>
      <text:p text:style-name="Text_20_body">На прилегающей к вестибюлю территории уложили гранитную плитку, разбили около 1,9 тысячи квадратных метров газонов, установили велопарковки и урны. В результате появилась благоустроенная территория площадью около 5,4 тысячи квадратных метров.</text:p>
      <text:p text:style-name="Text_20_body">Ранее мэр Москвы <text:span text:style-name="T3">Сергей Собянин</text:span> <text:a xlink:type="simple" xlink:href="https://www.mos.ru/mayor/themes/12229050/" office:name=""><text:span text:style-name="Definition">сообщил</text:span></text:a> о завершении реконструкции восточного вестибюля станции «Каширская» и строительства северного выхода станции «Физтех».</text:p>
      <text:p text:style-name="Text_20_body">Станция «Каширская» открылась в 1969 году в составе Замоскворецкой линии, затем стала частью Каховской, а с марта 2023 года она вошла в БКЛ. Теперь восточный вестибюль станции связали с инфраструктурой Большой кольцевой линии.</text:p>
      <text:p text:style-name="Text_20_body"><text:line-break/></text:p>
      <text:p text:style-name="Text_20_body">Адрес страницы: <text:a xlink:type="simple" xlink:href="http://nagorny.mos.ru/construction-property-and-land-relations/detail/12762368.html" office:name=""><text:span text:style-name="Definition">http://nagorny.mos.ru/construction-property-and-land-relations/detail/12762368.html</text:span></text:a></text:p>
      <text:p text:style-name="Text_20_body"><text:a xlink:type="simple" xlink:href="http://nagorny.mos.ru" office:name=""><text:span text:style-name="Definition">Управа Нагор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11T19:14:45Z</meta:creation-date>
    <dc:date>2025-03-11T19:14:45Z</dc:date>
  </office:meta>
</office:document-meta>
</file>