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.простые-правила"/>МОСКВА.ПРОСТЫЕ ПРАВИЛА<text:bookmark-end text:name="москва.простые-правила"/></text:h>
      <text:p text:style-name="First_20_paragraph">01.02.2023</text:p>
      <text:p text:style-name="Text_20_body"><text:line-break/></text:p>
      <text:p text:style-name="Text_20_body">Адрес страницы: <text:a xlink:type="simple" xlink:href="http://nagorny.mos.ru/countering-terrorism/informatsiya/detail/11381871.html" office:name=""><text:span text:style-name="Definition">http://nagorny.mos.ru/countering-terrorism/informatsiya/detail/11381871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8:48:46Z</meta:creation-date>
    <dc:date>2023-08-16T08:48:46Z</dc:date>
  </office:meta>
</office:document-meta>
</file>