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работодателям-по-предоставлению-работникам-проходящим-вакцинацию-против-новой-короновирусной-инфекции-двух-оплачиваемых-дополнительных-дней-отдыха"/>Рекомендации работодателям по предоставлению работникам, проходящим вакцинацию против новой короновирусной инфекции, двух оплачиваемых дополнительных дней отдыха<text:bookmark-end text:name="рекомендации-работодателям-по-предоставлению-работникам-проходящим-вакцинацию-против-новой-короновирусной-инфекции-двух-оплачиваемых-дополнительных-дней-отдыха"/></text:h>
      <text:p text:style-name="First_20_paragraph">08.11.2021</text:p>
      <text:p text:style-name="Text_20_body"><text:line-break/></text:p>
      <text:p text:style-name="Text_20_body">Адрес страницы: <text:a xlink:type="simple" xlink:href="http://nagorny.mos.ru/occupational/detail/10378675.html" office:name=""><text:span text:style-name="Definition">http://nagorny.mos.ru/occupational/detail/10378675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4:42:39Z</meta:creation-date>
    <dc:date>2023-07-20T14:42:39Z</dc:date>
  </office:meta>
</office:document-meta>
</file>