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ноября-2022-года-будет-проводится-прямая-линия-с-гражданами-по-вопросам-антикоррупционного-просвещения-в-рамках-компетенции-органов-военной-прокуратуры"/>22 ноября 2022 года будет проводится «прямая линия» с гражданами по вопросам антикоррупционного просвещения (в рамках компетенции органов военной прокуратуры)<text:bookmark-end text:name="ноября-2022-года-будет-проводится-прямая-линия-с-гражданами-по-вопросам-антикоррупционного-просвещения-в-рамках-компетенции-органов-военной-прокуратуры"/></text:h>
      <text:p text:style-name="First_20_paragraph">11.11.2022</text:p>
      <text:p text:style-name="Text_20_body">В Московской городской военной прокуратуре с 9 до 17 часов 22 ноября 2022 года будет проводится «прямая линия» с гражданами по вопросам антикоррупционного просвещения (в рамках компетенции органов военной прокуратуры). Телефон «прямой линии» 8-495-693-55-21.</text:p>
      <text:p text:style-name="Text_20_body"><text:line-break/></text:p>
      <text:p text:style-name="Text_20_body"><text:line-break/></text:p>
      <text:p text:style-name="Text_20_body">Адрес страницы: <text:a xlink:type="simple" xlink:href="http://nagorny.mos.ru/presscenter/news-regions/detail/11216826.html" office:name=""><text:span text:style-name="Definition">http://nagorny.mos.ru/presscenter/news-regions/detail/11216826.html</text:span></text:a></text:p>
      <text:p text:style-name="Text_20_body"><text:a xlink:type="simple" xlink:href="http://nagorny.mos.ru" office:name=""><text:span text:style-name="Definition">Управа Нагорного район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6T08:48:04Z</meta:creation-date>
    <dc:date>2023-08-16T08:48:04Z</dc:date>
  </office:meta>
</office:document-meta>
</file>