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жители-нагорного-района"/>Уважаемые жители Нагорного района!<text:bookmark-end text:name="уважаемые-жители-нагорного-района"/></text:h>
      <text:p text:style-name="First_20_paragraph">17.04.2020</text:p>
      <text:p text:style-name="Text_20_body"><text:span text:style-name="T1">УВАЖАЕМЫЕ ЖИТЕЛИ!</text:span></text:p>
      <text:p text:style-name="Text_20_body">Информируем Вас о том, что в соответствии с постановлением Правительства РФ от 02.04.2020 № 420 в период с апреля 2020 года (дата окончания действия субсидии — 01.03.2020) по октябрь 2020 года (дата окончания действия субсидии — 30.09.2020) предоставление субсидий на оплату жилого помещения и коммунальных услуг продлевается на следующие 6 месяцев «автоматически» <text:span text:style-name="T1">в беззаявительном порядке</text:span> без посещения гражданами Центров государственных услуг «Мои документы» и «Районных отделов жилищных субсидий» и письменных обращений в органы исполнительной власти.</text:p>
      <text:p text:style-name="Text_20_body"><text:line-break/></text:p>
      <text:p text:style-name="Text_20_body">Адрес страницы: <text:a xlink:type="simple" xlink:href="http://nagorny.mos.ru/presscenter/news-regions/detail/8842256.html" office:name=""><text:span text:style-name="Definition">http://nagorny.mos.ru/presscenter/news-regions/detail/8842256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4:49:59Z</meta:creation-date>
    <dc:date>2023-07-20T14:49:59Z</dc:date>
  </office:meta>
</office:document-meta>
</file>