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504-приняли-участие-в-конкурсе-tolles-diktat-2023"/>Ученики школы №504 приняли участие в конкурсе Tolles Diktat – 2023<text:bookmark-end text:name="ученики-школы-504-приняли-участие-в-конкурсе-tolles-diktat-2023"/></text:h>
      <text:p text:style-name="First_20_paragraph">09.03.2023</text:p>
      <text:p text:style-name="Text_20_body">Ученики школы №504 приняли участие в конкурсе Tolles Diktat – 2023. Фото: страница учреждения в соцсети</text:p>
      <text:p text:style-name="Text_20_body">Учащиеся с 6-9 класс общеобразовательной школы №504 здания «Каширское» в четвертый раз приняли участие во Всероссийской открытой акции-конкурсе на немецком языке Tolles Diktat – 2023. Об этом сообщили 9 марта.</text:p>
      <text:p text:style-name="Text_20_body">Как отметили на <text:a xlink:type="simple" xlink:href="https://vk.com/sch_504?w=wall-152990679_6814" office:name=""><text:span text:style-name="Definition">странице</text:span></text:a> образовательной организации, Tolles Diktat в этом году приурочили к Международному дню родного языка, который отмечался 21 февраля. Ребята из лингвистической вертикали предпрофессиональных классов написали диктант на немецком языке.</text:p>
      <text:p text:style-name="Text_20_body">Ученики показали достойные результаты, стали победителями и призерами.</text:p>
      <text:p text:style-name="Text_20_body">Школа №504 выразила благодарность учителям за подготовку детей, а также поздравила с победой ребят.</text:p>
      <text:p text:style-name="Text_20_body"><text:line-break/></text:p>
      <text:p text:style-name="Text_20_body">Адрес страницы: <text:a xlink:type="simple" xlink:href="http://nagorny.mos.ru/presscenter/news/detail/11454709.html" office:name=""><text:span text:style-name="Definition">http://nagorny.mos.ru/presscenter/news/detail/11454709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4T08:00:11Z</meta:creation-date>
    <dc:date>2025-08-04T08:00:11Z</dc:date>
  </office:meta>
</office:document-meta>
</file>