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ысячи-лет-истории-дербента-москвичи-смогут-увидеть-в-коломенском"/>2 тысячи лет истории Дербента москвичи смогут увидеть в «Коломенском»<text:bookmark-end text:name="тысячи-лет-истории-дербента-москвичи-смогут-увидеть-в-коломенском"/></text:h>
      <text:p text:style-name="First_20_paragraph">10.07.2015</text:p>
      <text:p text:style-name="Text_20_body">Выставка «Дербент-2000» откроется в субботу, 11 июля, в «Коломенском». Об этом сообщает пресс-служба музея-заповедника. Ее организовали постоянное представительство Республики Дагестан при Президенте Российской Федерации и объединенный музей-заповедник.</text:p>
      <text:p text:style-name="Text_20_body">Посетители увидят около двухсот цветных фотографий, которые демонстрируют историю и культуру дагестанского города Дербента – перекрёстка цивилизаций, города трёх мировых религий, уникальные исторические памятники которого внесены в список Всемирного наследия ЮНЕСКО. Экспозиция является частью мероприятий, приуроченных к празднованию в 2015 году 2000-летия Дербента.</text:p>
      <text:p text:style-name="Text_20_body">Выставка уже прошла в двух городах – Санкт-Петербурге и Пскове. Москвичи смогут посмотреть ее до конца сентябр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nagorny.mos.ru/presscenter/news/detail/1998654.html" office:name=""><text:span text:style-name="Definition">http://nagorny.mos.ru/presscenter/news/detail/1998654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2T04:38:48Z</meta:creation-date>
    <dc:date>2024-10-12T04:38:48Z</dc:date>
  </office:meta>
</office:document-meta>
</file>