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школы-1450-после-победы-на-всероссийских-спортивных-играх-вернулись-в-москву"/>Ученики школы №1450 после победы на Всероссийских спортивных играх вернулись в Москву<text:bookmark-end text:name="ученики-школы-1450-после-победы-на-всероссийских-спортивных-играх-вернулись-в-москву"/></text:h>
      <text:p text:style-name="First_20_paragraph">30.09.2016</text:p>
      <text:p text:style-name="Text_20_body"><text:a xlink:type="simple" xlink:href="http://gazeta-na-varshavke-nagorny.ru/wp-content/uploads/2016/09/2016-09-30_133551.jpg" office:name=""><text:span text:style-name="Definition"/></text:a></text:p>
      <text:p text:style-name="Text_20_body">Торжественная встреча команды школы №1450 «Олимп» из Нагорного района прошла на Киевском вокзале. Ранее ребята из ЮАО одержали победу на Всероссийских спортивных играх среди сверстников, которые прошли в Туапсе.</text:p>
      <text:p text:style-name="Text_20_body">Поезд в чемпионами встречали исполняющая обязанности директора школы №1450 Елена Виноградова, бывший директор учреждения Татьяна Карташова, руководитель центра физического воспитания Московского дворца пионеров на Воробьевых горах Дмитрий Кувичка, представители СМИ и родители юных спортсменов.</text:p>
      <text:p text:style-name="Text_20_body">Чествование школьников прошло прямо в здании вокзала. Здесь они получили первые поздравления, цветы и подарки. С речью выступила Елена Виноградова. По ее словам, победа стала результатом совместной работы учащихся, педагогов школы и Московского дворца пионеров, а также родителей.</text:p>
      <text:p text:style-name="Text_20_body">«Команду к Президентским играм готовили преподаватели физкультуры — заслуженные учителя РФ Владимир Сачков и Валентин Серов, почетный работник образования Алексей Харитонов, лауреат почетной грамоты министерства образования Екатерина Железнякова, учитель высшей квалификационной категории Олеся Кобзарь», — отметила Виноградова.</text:p>
      <text:p text:style-name="Text_20_body">Добавим, что высшую награду на соревнованиях завоевали 20 представителей школы №1450 «Олимп». Напомним, что ученики из Нагорного района уже становились победителями этих игр в 2014 году.</text:p>
      <text:p text:style-name="Text_20_body"><text:line-break/></text:p>
      <text:p text:style-name="Text_20_body">Адрес страницы: <text:a xlink:type="simple" xlink:href="http://nagorny.mos.ru/presscenter/news/detail/3856527.html" office:name=""><text:span text:style-name="Definition">http://nagorny.mos.ru/presscenter/news/detail/3856527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3T02:13:00Z</meta:creation-date>
    <dc:date>2025-04-23T02:13:00Z</dc:date>
  </office:meta>
</office:document-meta>
</file>