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коры-школы-1862-посетили-площадку-фестиваля-крымская-весна-на-ореховом-бульваре"/>Юнкоры школы № 1862 посетили площадку фестиваля «Крымская весна» на Ореховом бульваре<text:bookmark-end text:name="юнкоры-школы-1862-посетили-площадку-фестиваля-крымская-весна-на-ореховом-бульваре"/></text:h>
      <text:p text:style-name="First_20_paragraph">19.03.2019</text:p>
      <text:p text:style-name="Text_20_body">Сезонный фестиваль «Крымская весна» впервые проходил в Москве 16-18 марта. Одна из его площадок разместилась на Ореховом бульваре. Юные журналисты газеты «Добренок» из школы № 1862 решили исследовать тематические шале и поделиться с читателями своими впечатлениями от фестиваля:</text:p>
      <text:p text:style-name="Text_20_body">«Шум. Веселые крики детей на карусели. Вокруг - по-весеннему украшенные зеленью домики, ларьки с рукодельными сувенирами и горячей едой, интерактивные площадки в антураже обороны Севастополя. На Ореховом бульваре установлена противотанковая пушка времен Великой отечественной войны. По территории перемещаются люди в старинной военной форме – члены реконструкторских сообществ, принимающих участие в фестивале. В углу площадки находится детская зона – здесь проходят мастер-классы по изготовлению поделок, в том числе - из глины. Мы увидели результаты работы – готовые макеты причала. На «морской» площадке детей учат вязать морские узлы и подавать сигналы флажками. Здесь же представлен легкий водолазный костюм.</text:p>
      <text:p text:style-name="Text_20_body">– На мне форма старшины сверхсрочной службы, матроса. Так как она офицерская, то пуговицы расположены в два ряда, снаряжение у меня тоже офицерское, шеврон обозначает 5 лет сверхсрочной службы. Также на мне сапоги, они обязательно должны быть у тех, кто служит на берегу. На фестивале мы представляем период ранней весны 1942 года, когда велась оборона Севастополя, – с удовольствие рассказывает Григорий. – Я, как инструктор, занимаюсь обучением личного состава обращению с такелажем, пулеметом Максим, который здесь тоже можно увидеть, и подаче сигналов флажками».</text:p>
      <text:p text:style-name="Text_20_body">Опросив взрослых и юных участников фестиваля, мы пришли к выводу, что большинство гостей регулярно посещает сезонные мероприятия на этой площадке. «Мы приходим на все сезоны! Каждый фестиваль имеет свою «изюминку». Интересные занятия здесь найдутся для всех возрастов и типов людей!» – комментирует Татьяна.</text:p>
      <text:p text:style-name="Text_20_body">Самым привлекательным для взрослых оказался стенд, посвященный оружию Победы. Здесь представлены экземпляры боевого оружия, макеты военной формы разных времен и различных видов войск. Интерьер помещения напоминает кабинет советского офицера середины прошлого века. «В нашу коллекцию входят винтовка Мосина, СВТ-40, Mаuserk98, ППШ-41, MP-38, 2ТТ, Наган, Парабеллум и Вальтер», – рассказывает нам один из реконструкторов. – «Самый старый экспонат – Наган – аж 1923 года выпуска!»</text:p>
      <text:p text:style-name="Text_20_body">К этому же зданию примкнул медсанбат. Он представляет из себя армейскую палатку с разложенным на столе оборудованием. Все по-взрослому, по-настоящему. Даже кровь на бинтах кажется натуральной. Дети, столпившись вокруг стола, с интересом изучают врачебное оборудование. Различные шприцы, ножницы, щипцы и медицинская посуда разложены по порядку на столе. «Это интерактивная площадка имитирует медсанбат», – поведал нам сержант флота Андрей. – «Для вытаскивания пуль из тела использовались различные разжимные щипцы, ножницы, тампоны, спирт, вата. Здесь представлены старинные шприцы, многоразовые. Они разбираются, дезинфицируются, кипятятся и используются повторно».</text:p>
      <text:p text:style-name="Text_20_body">Мы сразу услышали запах ароматной еды, зайдя в последнее шале. На этой площадке повара проводят мастер-классы для детей по приготовлению солдатской стряпни. Во время нашего визита группа детей в возрасте от 5 до 11 лет как раз заканчивала подготовку рыбы к запеканию. Поднос с белой рыбой был украшен лимоном и луком. На наших глазах блюдо поставили в печь. Пока оно готовилось, мы задали несколько вопросов одной из ведущих. «Сейчас мы учим детей кулинарии в условиях полевой кухни. Они учатся готовить гороховый суп, разные интересные блюда с тушенкой – все то, чем питались во время войны. Очень интересно обучать детей чему-то новому», – рассказывает Соня. Через полчаса рыба уже была готова. Дети выбежали с тарелками, чтобы угостить родителей блюдом, сделанным собственными руками!</text:p>
      <text:p text:style-name="Text_20_body">– Я считаю, что это отличный способ провести время с семьей. Больше всего мне понравился мастер-класс, где учат делать кораблики. Я люблю подобные фестивали, так как такие мероприятия совмещают в себе веселье и образование», – делится впечатлениями о фестивале репортер школьной газеты Кристина.</text:p>
      <text:p text:style-name="Text_20_body">Фестиваль «Крымская весна» весьма заинтересовал как детскую, так и взрослую аудиторию. Даже немного жаль, что он продлился всего три дня».</text:p>
      <text:p text:style-name="Text_20_body"><text:span text:style-name="T1">Объединенная редакция интернет-изданий Южного административного округа продолжает рубрику #ЮнкорыЮга. Юные журналисты, участники школьных журналистских кружков и студенты приглашаются к сотрудничеству и совместному созданию интересных, увлекательных и веселых текстов. Пишите нам на адрес: editionuao@gmail.com.</text:span></text:p>
      <text:p text:style-name="Text_20_body">Автор статьи – Артемий Амонов</text:p>
      <text:p text:style-name="Text_20_body">Интервьюер – Кристина Арутюнян</text:p>
      <text:p text:style-name="Text_20_body">Фотограф – Ксения Крюкова</text:p>
      <text:p text:style-name="Text_20_body"><text:span text:style-name="T2">Фото предоставила преподаватель школы № 1862 Елена Башарина</text:span></text:p>
      <text:p text:style-name="Text_20_body"><text:line-break/></text:p>
      <text:p text:style-name="Text_20_body">Адрес страницы: <text:a xlink:type="simple" xlink:href="http://nagorny.mos.ru/presscenter/news/detail/7960588.html" office:name=""><text:span text:style-name="Definition">http://nagorny.mos.ru/presscenter/news/detail/796058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5:33:23Z</meta:creation-date>
    <dc:date>2024-09-12T15:33:23Z</dc:date>
  </office:meta>
</office:document-meta>
</file>