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нагорного-смогут-пройти-скрининг-на-неинфекционные-заболевания-в-поликлинике-2"/>Жители Нагорного смогут пройти скрининг на неинфекционные заболевания в поликлинике № 2<text:bookmark-end text:name="жители-нагорного-смогут-пройти-скрининг-на-неинфекционные-заболевания-в-поликлинике-2"/></text:h>
      <text:p text:style-name="First_20_paragraph">03.04.2019</text:p>
      <text:p text:style-name="Text_20_body">Медицинская акция в честь Всемирного дня здоровья началась в поликлинике № 2 в среду, 3 апреля. Специалисты бесплатно проведут комплексное обследование на неинфекционные заболевания и научат жителей Нагорного укреплять иммунитет. Список мероприятий акции был <text:a xlink:type="simple" xlink:href="https://mosgorzdrav.ru/ru-RU/news/default/card/2611.html" office:name=""><text:span text:style-name="Definition">опубликован</text:span></text:a> на портале Департамента здравоохранения Москвы.</text:p>
      <text:p text:style-name="Text_20_body">Горожане смогут обратиться в районную поликлинику с 3 по 19 апреля для прохождения скрининга. Специалисты оценят общее состояние здоровья пациентов и возьмут анализы для выявления неинфекционных заболеваний. Так, врачи проверят сердечно-сосудистую и дыхательную системы на наличие патологий. Медики исследуют и другие факторы, влияющие на качество и продолжительность жизни: уровень холестерина и глюкозы в организме, соотношение жировой, мышечной ткани и воды, насыщенность крови кислородом.</text:p>
      <text:p text:style-name="Text_20_body">Кроме того, поликлиника № 2 запустит Школу здоровья, где пройдут тематические лекции о здоровом образе жизни. Первая встреча с терапевтом состоится в субботу, 13 апреля, в 14:00. Врач расскажет слушателям о составлении рациона из полезных продуктов и переходе на правильное питание. Лекция, посвященная профилактике неинфекционных заболеваний, запланирована на 18 апреля, она начнется в 16:00.</text:p>
      <text:p text:style-name="Text_20_body">Фото: <text:a xlink:type="simple" xlink:href="https://www.mos.ru/news/item/38641073/" office:name=""><text:span text:style-name="Definition">сайт мэра и правительства Москвы</text:span></text:a></text:p>
      <text:p text:style-name="Text_20_body"><text:line-break/></text:p>
      <text:p text:style-name="Text_20_body">Адрес страницы: <text:a xlink:type="simple" xlink:href="http://nagorny.mos.ru/presscenter/news/detail/7997229.html" office:name=""><text:span text:style-name="Definition">http://nagorny.mos.ru/presscenter/news/detail/7997229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8:30:28Z</meta:creation-date>
    <dc:date>2023-07-19T08:30:28Z</dc:date>
  </office:meta>
</office:document-meta>
</file>