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-понедельника-пользоваться-велопрокатом-смогут-все-желающие"/>В Москве с понедельника пользоваться велопрокатом смогут все желающие<text:bookmark-end text:name="в-москве-с-понедельника-пользоваться-велопрокатом-смогут-все-желающие"/></text:h>
      <text:p text:style-name="First_20_paragraph">28.05.2020</text:p>
      <text:p text:style-name="Text_20_body">Станции велопроката Москвы заработают в полном объеме с 1 июня. Об этом рассказал Мэр Москвы Сергей Собянин в блоге на своем персональном сайте.</text:p>
      <text:p text:style-name="Text_20_body">В ограниченном режиме велопрокат открылся еще 10 апреля, однако он был доступен исключительно социальным помощникам и сотрудникам курьерских служб. В общей сложности доставщики продуктов и других важных товаров совершили 260 тысяч поездок за 45 дней.</text:p>
      <text:p text:style-name="Text_20_body">В начале июня прокатиться на арендованных велосипедах смогут все желающие. Мэр Москвы Сергей Собянин отметил, что горожане должны соблюдать одно правило: либо кататься на велосипеде в перчатках, либо обработать его после поездки.</text:p>
      <text:p text:style-name="Text_20_body">Напомним, что пункты аренды велосипедов находятся и на территории Нагорного района. Их можно найти возле станций метро, МЦК и железнодорожных платформ.</text:p>
      <text:p text:style-name="Text_20_body">Фото: <text:a xlink:type="simple" xlink:href="http://mos.ru/" office:name=""><text:span text:style-name="Definition">сайт</text:span></text:a> Мэра и Правительства Москвы</text:p>
      <text:p text:style-name="Text_20_body"><text:line-break/></text:p>
      <text:p text:style-name="Text_20_body">Адрес страницы: <text:a xlink:type="simple" xlink:href="http://nagorny.mos.ru/presscenter/news/detail/8929843.html" office:name=""><text:span text:style-name="Definition">http://nagorny.mos.ru/presscenter/news/detail/8929843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01:05:01Z</meta:creation-date>
    <dc:date>2023-07-10T01:05:01Z</dc:date>
  </office:meta>
</office:document-meta>
</file>