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устройство-и-перепланировка-квартиры-могут-проводиться-только-с-разрешения-мосжилинспекции"/>Переустройство и перепланировка квартиры могут проводиться только с разрешения Мосжилинспекции<text:bookmark-end text:name="переустройство-и-перепланировка-квартиры-могут-проводиться-только-с-разрешения-мосжилинспекции"/></text:h>
      <text:p text:style-name="First_20_paragraph">02.06.2020</text:p>
      <text:p text:style-name="Text_20_body">Не все виды ремонтных работ в квартире можно проводить самостоятельно, для некоторых из них требуется специальное разрешение. Мосжилинспекция Южного округа разъяснила, какие изменения в жилом помещении можно производить без согласования.</text:p>
      <text:p text:style-name="Text_20_body">Так, разрешение Мосжилинспекции необходимо, когда вы запланировали переустройство или перепланировку квартиры. Сюда входят все виды работ, которые требуют внесения изменений в технический паспорт жилого помещения. В частности, к переустройству относятся перенос инженерных сетей или электрического оборудования, а перепланировкой считается изменение общей конфигурации помещения.</text:p>
      <text:p text:style-name="Text_20_body">Без согласования с Мосжилинспекцией можно сделать косметический ремонт, заменить напольное покрытие, установить кондиционер и новые окна. Однако здесь имеются исключения. Если вы проживаете в доме, который признан объектом исторического наследия, то вам понадобится разрешение даже на остекление и установку кондиционера.</text:p>
      <text:p text:style-name="Text_20_body"><text:line-break/></text:p>
      <text:p text:style-name="Text_20_body">Адрес страницы: <text:a xlink:type="simple" xlink:href="http://nagorny.mos.ru/presscenter/news/detail/8941002.html" office:name=""><text:span text:style-name="Definition">http://nagorny.mos.ru/presscenter/news/detail/8941002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00:49:16Z</meta:creation-date>
    <dc:date>2023-07-16T00:49:16Z</dc:date>
  </office:meta>
</office:document-meta>
</file>