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глядные-графические-материалы-разработанные-межведомственной-рабочей-группой-гак-по-вопросам-профилактики-незаконного-потребления-наркотических-средств-и-психотропных-веществ."/>Наглядные графические материалы, разработанные межведомственной рабочей группой ГАК по вопросам профилактики незаконного потребления наркотических средств и психотропных веществ.<text:bookmark-end text:name="наглядные-графические-материалы-разработанные-межведомственной-рабочей-группой-гак-по-вопросам-профилактики-незаконного-потребления-наркотических-средств-и-психотропных-веществ."/></text:h>
      <text:p text:style-name="First_20_paragraph">17.03.2025</text:p>
      <text:p text:style-name="Text_20_body"><text:line-break/></text:p>
      <text:p text:style-name="Text_20_body"><text:line-break/></text:p>
      <text:p text:style-name="Text_20_body">Адрес страницы: <text:a xlink:type="simple" xlink:href="http://nagorny.mos.ru/safety-and-security/antinarkoticheskaya-komissiya/pdrg-po-profilaktike-narkomanii/detail/12859598.html" office:name=""><text:span text:style-name="Definition">http://nagorny.mos.ru/safety-and-security/antinarkoticheskaya-komissiya/pdrg-po-profilaktike-narkomanii/detail/12859598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1T21:27:22Z</meta:creation-date>
    <dc:date>2025-05-01T21:27:22Z</dc:date>
  </office:meta>
</office:document-meta>
</file>