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ешенство-смертельное-заболевание"/>Бешенство — смертельное заболевание<text:bookmark-end text:name="бешенство-смертельное-заболевание"/></text:h>
      <text:p text:style-name="First_20_paragraph">16.06.2022</text:p>
      <text:p text:style-name="Text_20_body">Вирус бешенства вызывает специфический энцефалит (воспаление головного мозга) у животных и человека. Передаётся со слюной при укусе больным животным. Затем, распространяясь по нервным путям, вирус достигает слюнных желёз, нервных клеток коры головного мозга, гиппокампа, бульбарных центров, и, поражая их, вызывает тяжёлые нарушения. Гибель животных и человека наступает вследствие асфиксии и остановки сердца.</text:p>
      <text:p text:style-name="Text_20_body">Инкубационный период составляет от 10 дней до 3—4 (но чаще 1—3) месяцев, в некоторых случаях — до одного года.</text:p>
      <text:p text:style-name="Text_20_body">Вероятность развития бешенства зависит от различных факторов: вида укусившего животного, количества попавшего в организм вируса, состояния иммунной системы и других. Имеет значение также место укуса — наиболее опасными в плане заражения являются голова, кисти рук, гениталии (места наиболее богатые нервными окончаниями).</text:p>
      <text:p text:style-name="Text_20_body">Основными животными-источниками заражения являются:</text:p>
      <text:p text:style-name="Text_20_body"><text:span text:style-name="T1">- из диких животных</text:span> — волки, лисицы, шакалы, енотовидные собаки, барсуки, скунсы, летучие мыши, грызуны;</text:p>
      <text:p text:style-name="Text_20_body"><text:span text:style-name="T1">- из домашних животных</text:span> — собаки, кошки.</text:p>
      <text:p text:style-name="Text_20_body">Наиболее велика вероятность заражения от лис и бездомных собак, обитающих за городом, в весенне-летний период.</text:p>
      <text:p text:style-name="Text_20_body">Различают три степени восприимчивости к бешенству животных:</text:p>
      <text:p text:style-name="Text_20_body"><text:span text:style-name="T1">- высокая</text:span> (кошки, крупный рогатый скот);</text:p>
      <text:p text:style-name="Text_20_body"><text:span text:style-name="T1">- средняя</text:span> (собаки, овцы, козы, лошади, приматы);</text:p>
      <text:p text:style-name="Text_20_body"><text:span text:style-name="T1">- низкая</text:span> (птицы).</text:p>
      <text:p text:style-name="Text_20_body">Болезнь имеет три периода:</text:p>
      <text:p text:style-name="Text_20_body"><text:span text:style-name="T1">- Продромальный (период предвестников)</text:span></text:p>
      <text:p text:style-name="Text_20_body">Длится 1—3 дня. Сопровождается повышением температуры до 37,2—37,3 °C, угнетённым состоянием, плохим сном, бессонницей, беспокойством больного. Боль в месте укуса ощущается, даже если рана давно зарубцевалась.</text:p>
      <text:p text:style-name="Text_20_body"><text:span text:style-name="T1">- Стадия возбуждения</text:span></text:p>
      <text:p text:style-name="Text_20_body">Длится 1—4 дня. Выражается в резко повышенной чувствительности к малейшим раздражениям органов чувств: яркий свет, различные звуки, шум вызывают судороги мышц конечностей. Водобоязнь, аэрофобия вызывают повышенное беспокойство головного мозга. Больные становятся агрессивными, буйными, появляются галлюцинации, бред, чувство страха.</text:p>
      <text:p text:style-name="Text_20_body"><text:span text:style-name="T1">- Период параличей</text:span></text:p>
      <text:p text:style-name="Text_20_body">Наступает паралич глазных мышц, нижних конечностей. Тяжёлые паралитические расстройства дыхания вызывают смерть. Общая продолжительность болезни 5—8 дней, изредка 10—12 дней. Зависимости продолжительности заболевания от источника заражения, места укуса и длительности инкубационного периода обнаружить не удалось.</text:p>
      <text:p text:style-name="Text_20_body">Иногда диагностика форм бешенства затруднена, окончательно диагноз удаётся поставить лишь после посмертного исследования.</text:p>
      <text:p text:style-name="Text_20_body">Профилактика бешенства заключается в борьбе с бешенством среди животных: вакцинации (домашних, бездомных и диких животных), установлении карантина и т.д.</text:p>
      <text:p text:style-name="Text_20_body">После укуса необходимо немедленно обратиться в ближайший травмпункт, так как успех вакцинопрофилактики бешенства сильно зависит от того, насколько быстро начато лечение. Желательно сообщить врачу в травмпункте следующую информацию — описание животного, его внешний вид и поведение, наличие ошейника, обстоятельства укуса. Затем следует провести курс прививок, назначенный врачом.</text:p>
      <text:p text:style-name="Text_20_body"><text:span text:style-name="T2">Бешенство — смертельное заболевание, которое почти не поддаётся лечению.</text:span></text:p>
      <text:p text:style-name="Text_20_body"><text:span text:style-name="T2">Но своевременная профилактика успешно предотвращает болезнь.</text:span></text:p>
      <text:p text:style-name="Text_20_body"><text:line-break/></text:p>
      <text:p text:style-name="Text_20_body">Адрес страницы: <text:a xlink:type="simple" xlink:href="http://nagorny.mos.ru/the-state-veterinary-service/detail/10874015.html" office:name=""><text:span text:style-name="Definition">http://nagorny.mos.ru/the-state-veterinary-service/detail/10874015.html</text:span></text:a></text:p>
      <text:p text:style-name="Text_20_body"><text:a xlink:type="simple" xlink:href="http://nagorny.mos.ru" office:name=""><text:span text:style-name="Definition">Управа Нагор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16T08:36:52Z</meta:creation-date>
    <dc:date>2023-08-16T08:36:52Z</dc:date>
  </office:meta>
</office:document-meta>
</file>