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будьте-бдительны-ветеринарные-специалисты-не-проводят-обходов-квартир-для-вакцинации-от-бешенства-животных."/>Уважаемые жители, «Будьте бдительны!» Ветеринарные специалисты не проводят обходов квартир для вакцинации от бешенства животных.<text:bookmark-end text:name="уважаемые-жители-будьте-бдительны-ветеринарные-специалисты-не-проводят-обходов-квартир-для-вакцинации-от-бешенства-животных."/></text:h>
      <text:p text:style-name="First_20_paragraph">18.03.2025</text:p>
      <text:p text:style-name="Text_20_body">В связи с выявлением ложных объявлений (о проведении ветеринарных мероприятий), размещаемых у подъездов в многоквартирных домах, государственная ветеринарная служба по Южному административному округу города Москвы сообщает:</text:p>
      <text:p text:style-name="Text_20_body"><text:line-break/></text:p>
      <text:p text:style-name="Text_20_body"><text:span text:style-name="T1">Ветеринарные специалисты не проводят обходов квартир для вакцинации от бешенства животных.</text:span></text:p>
      <text:p text:style-name="Text_20_body"><text:span text:style-name="T1">Бесплатная вакцинация проводится в государственных ветеринарных лечебницах или временных прививочных пунктах. Вызвать ветеринарного врача на дом владельцы животных могут только по индивидуальным заявкам, по номеру телефона +7(495) 612-12-12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orny.mos.ru/the-state-veterinary-service/detail/12862788.html" office:name=""><text:span text:style-name="Definition">http://nagorny.mos.ru/the-state-veterinary-service/detail/12862788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6T12:05:23Z</meta:creation-date>
    <dc:date>2025-03-26T12:05:23Z</dc:date>
  </office:meta>
</office:document-meta>
</file>