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--график-проведения-вакцинации-против-бешенства-собак-и-кошек-на-прививочных-пунктах-в-юао-города-москвы-в-2025-году."/>План - график проведения вакцинации против бешенства собак и кошек на прививочных пунктах в ЮАО города Москвы в 2025 году.<text:bookmark-end text:name="план---график-проведения-вакцинации-против-бешенства-собак-и-кошек-на-прививочных-пунктах-в-юао-города-москвы-в-2025-году."/></text:h>
      <text:p text:style-name="First_20_paragraph">26.03.2025</text:p>
      <text:p text:style-name="Text_20_body"><text:line-break/></text:p>
      <text:p text:style-name="Text_20_body">Адрес страницы: <text:a xlink:type="simple" xlink:href="http://nagorny.mos.ru/the-state-veterinary-service/detail/12877456.html" office:name=""><text:span text:style-name="Definition">http://nagorny.mos.ru/the-state-veterinary-service/detail/12877456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6T12:18:38Z</meta:creation-date>
    <dc:date>2025-03-26T12:18:38Z</dc:date>
  </office:meta>
</office:document-meta>
</file>