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государственная-ветеринарная-служба-южного-административного-округа-г.-москвы-сообщает"/>Государственная ветеринарная служба Южного административного округа г. Москвы сообщает<text:bookmark-end text:name="государственная-ветеринарная-служба-южного-административного-округа-г.-москвы-сообщает"/></text:h>
      <text:p text:style-name="First_20_paragraph">17.06.2020</text:p>
      <text:p text:style-name="Text_20_body">Государственная ветеринарная служба Южного административного округа г. Москвы сообщает о возобновлении работы выездных прививочных пунктов вакцинации животных против бешенства.</text:p>
      <text:p text:style-name="Text_20_body"><text:line-break/></text:p>
      <text:p text:style-name="Text_20_body">По всем вопросам просьба обращаться на Станцию по борьбе с болезнями животных ЮАО: 1-й Нагатинский проезд, дом 5, корпус 1, телефон/факс 8-499-725-71-15, 8-926-078-45-13 (ведущий ветеринарный врач по лечебной работе СББЖ ЮАО Смирнова Анна Николаевна), с 8.00 до 17.00 с понедельника по четверг, с 8.00 до 15.45 в пятницу.</text:p>
      <text:p text:style-name="Text_20_body"><text:line-break/></text:p>
      <text:p text:style-name="Text_20_body">Адрес страницы: <text:a xlink:type="simple" xlink:href="http://nagorny.mos.ru/the-state-veterinary-service/detail/8969975.html" office:name=""><text:span text:style-name="Definition">http://nagorny.mos.ru/the-state-veterinary-service/detail/8969975.html</text:span></text:a></text:p>
      <text:p text:style-name="Text_20_body"><text:a xlink:type="simple" xlink:href="http://nagorny.mos.ru" office:name=""><text:span text:style-name="Definition">Управа Нагорн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0T14:51:00Z</meta:creation-date>
    <dc:date>2023-07-20T14:51:00Z</dc:date>
  </office:meta>
</office:document-meta>
</file>